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ализация-постановления-правительства-москвы-от-26-декабря-2012г.-n-849-пп-о-стимулировании-управ-районов-города-москвы"/>Реализация постановления Правительства Москвы от 26 декабря 2012г. N 849-ПП «О стимулировании управ районов города Москвы»<text:bookmark-end text:name="реализация-постановления-правительства-москвы-от-26-декабря-2012г.-n-849-пп-о-стимулировании-управ-районов-города-москвы"/></text:h>
      <text:p text:style-name="First_20_paragraph">07.12.2016</text:p>
      <text:p text:style-name="Text_20_body">В 2016 году управе района Северное Тушино города Москвы в рамках реализации постановления Правительства Москвы от 26 декабря 2012г. N 849-ПП «О стимулировании управ районов города Москвы» выделены средства в размере 53 813,9 тыс. руб.</text:p>
      <text:p text:style-name="Text_20_body">На выделенные средства, по согласованию с жителями района проводившимся на портале «Активный гражданин» и Советом депутатов муниципального округа Северное Тушино произведено благоустройство 5-ти детских площадок, 3-х спортивных площадок и 12-ти дворовых территорий.</text:p>
      <text:p text:style-name="Text_20_body"><text:line-break/></text:p>
      <text:p text:style-name="Text_20_body">Адрес страницы: <text:a xlink:type="simple" xlink:href="http://severnoe-tushino.mos.ru/utilities/landscaping/detail/4381082.html" office:name=""><text:span text:style-name="Definition">http://severnoe-tushino.mos.ru/utilities/landscaping/detail/4381082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5:31:18Z</meta:creation-date>
    <dc:date>2023-09-21T05:31:18Z</dc:date>
  </office:meta>
</office:document-meta>
</file>