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устройство-народных-парков-в-2015-году"/>Обустройство народных парков в 2015 году<text:bookmark-end text:name="обустройство-народных-парков-в-2015-году"/></text:h>
      <text:p text:style-name="First_20_paragraph">22.04.2015</text:p>
      <text:p text:style-name="Text_20_body">В 2015 году в районе Северное Тушино определены территории под "народные парки": возле мемориала Героям Панфиловцам - в сквере на улице Героев Панфиловцев, 12, корпус 1 и Химкинский бульвар, владение 16.<text:line-break/><text:line-break/>В 2015 году данные территории будут благоустроены за счет инвесторов.</text:p>
      <text:p text:style-name="Text_20_body"><text:line-break/></text:p>
      <text:p text:style-name="Text_20_body">Адрес страницы: <text:a xlink:type="simple" xlink:href="http://severnoe-tushino.mos.ru/utilities/landscaping/detail/1773358.html" office:name=""><text:span text:style-name="Definition">http://severnoe-tushino.mos.ru/utilities/landscaping/detail/1773358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22:29:35Z</meta:creation-date>
    <dc:date>2023-05-14T22:29:35Z</dc:date>
  </office:meta>
</office:document-meta>
</file>