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ве-иномарки-не-разъехались-на-химкинском-бульваре"/>Две иномарки не разъехались на Химкинском бульваре<text:bookmark-end text:name="две-иномарки-не-разъехались-на-химкинском-бульваре"/></text:h>
      <text:p text:style-name="First_20_paragraph">02.03.2021</text:p>
      <text:p text:style-name="Text_20_body"><text:line-break/><text:span text:style-name="T1">Один из подписчиков паблика «Подслушано Тушино» в соцсети «ВКонтакте» сообщил, что на Химкинском бульваре произошла авария.</text:span></text:p>
      <text:p text:style-name="Text_20_body">«На Химкинском бульваре такси не разъехалось с легковушкой», — написал Александр Дубровский в паблике.</text:p>
      <text:p text:style-name="Text_20_body">Из-за ЧП на перекрестке образовалась небольшая пробка. Сотрудники ДПС выясняют причины случившегося.</text:p>
      <text:p text:style-name="Text_20_body"><text:line-break/></text:p>
      <text:p text:style-name="Text_20_body">Адрес страницы: <text:a xlink:type="simple" xlink:href="http://severnoe-tushino.mos.ru/rubric/detail/9754420.html" office:name=""><text:span text:style-name="Definition">http://severnoe-tushino.mos.ru/rubric/detail/9754420.html</text:span></text:a></text:p>
      <text:p text:style-name="Text_20_body"><text:a xlink:type="simple" xlink:href="http://severnoe-tushino.mos.ru" office:name=""><text:span text:style-name="Definition">Управа района Северное Туш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3T06:02:17Z</meta:creation-date>
    <dc:date>2023-07-03T06:02:17Z</dc:date>
  </office:meta>
</office:document-meta>
</file>