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рмушки-для-зайцев-появились-в-алёшкинском-лесу"/>Кормушки для зайцев появились в Алёшкинском лесу<text:bookmark-end text:name="кормушки-для-зайцев-появились-в-алёшкинском-лесу"/></text:h>
      <text:p text:style-name="First_20_paragraph">21.01.2021</text:p>
      <text:p text:style-name="Text_20_body"><text:line-break/><text:span text:style-name="T1">В природных парках Москвы начали устанавливать кормушки для зайцев в рамках традиционной зимней акции «Сытый заяц». Об этом сообщили в пресс-службе Мосприроды.</text:span></text:p>
      <text:p text:style-name="Text_20_body">Такие кормушки появятся и в Алёшкинском лесу в Северном Тушине. Чтобы ушастые не голодали в холодное время года и не портили кору деревьев, посетители смогут подкармливать их.</text:p>
      <text:p text:style-name="Text_20_body">— На природных территориях Москвы встречаются заяц-беляк и заяц-русак. Для сохранения и увеличения численности популяции этих животных Мосприрода запускает акцию «Сытый заяц». Она продлится до конца зимы, — говорится в сообщении.</text:p>
      <text:p text:style-name="Text_20_body">В период холодов в таких лотках москвичи могут оставить овёс и сено, а когда станет теплее — добавить листья и кочерыжки капусты, морковь, яблоки. При этом стоит не забывать убирать испорченные продукты. Зайцев нельзя кормить хлебом и сдобой, фруктами, солёным и жареным, арахисом, миндалём и фисташками.</text:p>
      <text:p text:style-name="Text_20_body">— Зайцам зимой также нужна соль. У кормушки хорошо повесить веточки ольхи, ивы, орешника, вымоченные в крепком рассоле, а затем высушенные. Это поможет животным легче пережить зиму. К тому же сытые зайцы не будут подгрызать кору деревьев. Пополнять кормушки овощами и сеном будут и сотрудники Мосприроды, — отметили в учреждении.</text:p>
      <text:p text:style-name="Text_20_body"><text:line-break/></text:p>
      <text:p text:style-name="Text_20_body">Адрес страницы: <text:a xlink:type="simple" xlink:href="http://severnoe-tushino.mos.ru/rubric/detail/9655685.html" office:name=""><text:span text:style-name="Definition">http://severnoe-tushino.mos.ru/rubric/detail/9655685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4:28:57Z</meta:creation-date>
    <dc:date>2023-09-22T04:28:57Z</dc:date>
  </office:meta>
</office:document-meta>
</file>