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звязку-на-пересечении-мкад-с-волоколамским-шоссе-в-сзао-готовят-к-открытию"/>Развязку на пересечении МКАД с Волоколамским шоссе в СЗАО готовят к открытию<text:bookmark-end text:name="развязку-на-пересечении-мкад-с-волоколамским-шоссе-в-сзао-готовят-к-открытию"/></text:h>
      <text:p text:style-name="First_20_paragraph">17.12.2020</text:p>
      <text:p text:style-name="Text_20_body"><text:span text:style-name="T1">Новую развязку на пересечении МКАД и Волоколамского шоссе на северо-западе столицы готовят к открытию.</text:span></text:p>
      <text:p text:style-name="Text_20_body">Новые эстакады-съезды обеспечат комфортный выезд с внешней стороны МКАД на Волоколамское шоссе в центр, а также в сторону области. После открытия улучшится транспортная доступность районов Митино, Строгино, Южное и Северное Тушино, Щукино, Покровское-Стрешнево.</text:p>
      <text:p text:style-name="Text_20_body">Модернизация старых клеверных развязок позволяет улучшить трафик на пересечениях магистралей, а также разгрузить как прилегающие улицы, так и МКАД.</text:p>
      <text:p text:style-name="Text_20_body"><text:line-break/></text:p>
      <text:p text:style-name="Text_20_body">Адрес страницы: <text:a xlink:type="simple" xlink:href="http://severnoe-tushino.mos.ru/rubric/detail/9543235.html" office:name=""><text:span text:style-name="Definition">http://severnoe-tushino.mos.ru/rubric/detail/9543235.html</text:span></text:a></text:p>
      <text:p text:style-name="Text_20_body"><text:a xlink:type="simple" xlink:href="http://severnoe-tushino.mos.ru" office:name=""><text:span text:style-name="Definition">Управа района Север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18:01:38Z</meta:creation-date>
    <dc:date>2023-05-15T18:01:38Z</dc:date>
  </office:meta>
</office:document-meta>
</file>