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етам-из-северного-тушина-рассказали-о-пожарной-безопасности"/>Кадетам из Северного Тушина рассказали о пожарной безопасности<text:bookmark-end text:name="кадетам-из-северного-тушина-рассказали-о-пожарной-безопасности"/></text:h>
      <text:p text:style-name="First_20_paragraph">17.09.2020</text:p>
      <text:p text:style-name="Text_20_body"><text:span text:style-name="T1">В кадетском классе школы № 883 в рамках месячника безопасности проведен онлайн-урок по безопасности.</text:span></text:p>
      <text:p text:style-name="Text_20_body">— Инспектор Управления МЧС по СЗАО Дарья Губа рассказала ребятам о правилах пожарной безопасности в жилье: о том, что нельзя пользоваться поврежденными розетками и электрическими приборами, перегружать электросети, оставлять работающие электроприборы без присмотра. Инспектор обратила внимание на то, что с наступлением осенне-зимнего пожароопасного периода увеличивается количество пожаров в жилье и попросила ребят быть особо внимательными при пользовании электронагревательными приборами, а также быть внимательными при эксплуатации газового оборудования, — сообщили в пресс-службе Управления МЧС по СЗАО.</text:p>
      <text:p text:style-name="Text_20_body">Сотрудники МЧС по СЗАО регулярно проводят занятия с детьми в формате онлайн, напоминая о необходимости соблюдения правил пожарной безопасности и о страшных последствиях возникновения пожаров.</text:p>
      <text:p text:style-name="Text_20_body"><text:line-break/></text:p>
      <text:p text:style-name="Text_20_body">Адрес страницы: <text:a xlink:type="simple" xlink:href="http://severnoe-tushino.mos.ru/rubric/detail/9244856.html" office:name=""><text:span text:style-name="Definition">http://severnoe-tushino.mos.ru/rubric/detail/9244856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9:54:35Z</meta:creation-date>
    <dc:date>2023-05-19T19:54:35Z</dc:date>
  </office:meta>
</office:document-meta>
</file>