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танки-более-двух-тысяч-солдат-обнаружил-поисковый-отряд-из-северного-тушина"/>Останки более двух тысяч солдат обнаружил поисковый отряд из Северного Тушина<text:bookmark-end text:name="останки-более-двух-тысяч-солдат-обнаружил-поисковый-отряд-из-северного-тушина"/></text:h>
      <text:p text:style-name="First_20_paragraph">25.08.2016</text:p>
      <text:p text:style-name="Text_20_body"><text:span text:style-name="T1">Поисковый отряд школы № 883 Северного Тушина ведёт работу с 2001 года.</text:span></text:p>
      <text:p text:style-name="Text_20_body">За это время волонтёры нашли более двух тысяч останков солдат, павших в годы Великой Отечественной войны. 137 из них опознаны.</text:p>
      <text:p text:style-name="Text_20_body">Не так давно в Нижегородской области со всеми почестями был захоронен солдат 251-й стрелковой дивизии Алексей Яшин. Он ушёл на фронт в июле 1941 года, а спустя два месяца погиб во время артобстрела в Смоленской области. На родину его останки привёз Василий Казеко, руководитель поисковых отрядов школы № 883 и спортивного клуба «Ермакъ».</text:p>
      <text:p text:style-name="Text_20_body">— Во время эксгумации останков Яшина мы наши большое количество артиллерийских осколков. Вероятно, он погиб после артобстрела. При себе у Яшина были небольшой перочинный нож и ложка с узорами. Узнать личность погибшего помог медальон, в котором сохранилась его фамилия и инициалы. Все личные вещи были переданы родственникам погибшего, — рассказал Василий Казеко.</text:p>
      <text:p text:style-name="Text_20_body">За весенний период в ходе экспедиций в Ярцевском районе Смоленской области ребята из Северного Тушина нашли более 50 останков солдат. Экспедиции по поиску погибших во время Великой Отечественной войны продолжатся. (иг)</text:p>
      <text:p text:style-name="Text_20_body"><text:line-break/></text:p>
      <text:p text:style-name="Text_20_body">Адрес страницы: <text:a xlink:type="simple" xlink:href="http://severnoe-tushino.mos.ru/rubric/detail/3611214.html" office:name=""><text:span text:style-name="Definition">http://severnoe-tushino.mos.ru/rubric/detail/3611214.html</text:span></text:a></text:p>
      <text:p text:style-name="Text_20_body"><text:a xlink:type="simple" xlink:href="http://severnoe-tushino.mos.ru" office:name=""><text:span text:style-name="Definition">Управа района Север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0T00:15:04Z</meta:creation-date>
    <dc:date>2023-10-10T00:15:04Z</dc:date>
  </office:meta>
</office:document-meta>
</file>