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ый-митинг-прошел-у-памятника-героям-панфиловцам"/>Торжественный митинг прошел у памятника Героям Панфиловцам<text:bookmark-end text:name="торжественный-митинг-прошел-у-памятника-героям-панфиловцам"/></text:h>
      <text:p text:style-name="First_20_paragraph">08.05.2015</text:p>
      <text:p text:style-name="Text_20_body">Митинг, посвященный 70-й годовщине Победы в Великой Отечественной войне, состоялся в районе Северное Тушино.</text:p>
      <text:p text:style-name="Text_20_body"><text:line-break/></text:p>
      <text:p text:style-name="Text_20_body">На митинге присутствовали глава управы района Северное Тушино Николай Данцевич, глава муниципального округа Николай Ерофеев, глава администрации Наталья Кузнецова, ветераны и жители района.</text:p>
      <text:p text:style-name="Text_20_body"><text:line-break/></text:p>
      <text:p text:style-name="Text_20_body">С приветственной речью к присутствующим обратились официальные лица. Выступление воспитанников детских садов и учащихся школ, детского вокального ансамбля «Фонарики» придало мероприятию особую торжественность. Школа №883 организовала акцию «Солдатский платок» и представила участникам митинга выставку детского творчества.</text:p>
      <text:p text:style-name="Text_20_body"><text:line-break/></text:p>
      <text:p text:style-name="Text_20_body">В организации мероприятия приняли также активное участие члены Молодежного общественного Совета при управе района Северное Тушино, помощь в организации и проведении оказала специалист по связям с общественностью территориального отделения в СЗАО Московского дома общественных организаций Марина Маричева.</text:p>
      <text:p text:style-name="Text_20_body"><text:line-break/></text:p>
      <text:p text:style-name="Text_20_body">Митинг завершился возложением цветов. В небо вспорхнули голуби и взмыли воздушные шары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ernoe-tushino.mos.ru/rubric/detail/1832201.html" office:name=""><text:span text:style-name="Definition">http://severnoe-tushino.mos.ru/rubric/detail/1832201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23:11:05Z</meta:creation-date>
    <dc:date>2023-07-02T23:11:05Z</dc:date>
  </office:meta>
</office:document-meta>
</file>