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ция-памяти-приуроченная-ко-дню-защитника-отечества-прошла-в-районе-северное-тушино"/>Акция памяти, приуроченная ко Дню защитника Отечества, прошла в районе Северное Тушино<text:bookmark-end text:name="акция-памяти-приуроченная-ко-дню-защитника-отечества-прошла-в-районе-северное-тушино"/></text:h>
      <text:p text:style-name="First_20_paragraph">19.02.2015</text:p>
      <text:p text:style-name="Text_20_body"> <text:line-break/>Мемориально-патронатная акция «Помним и гордимся» прошла 16 и 18 февраля у Мемориала Героя Панфиловцам и Могилы лётчиков в Алёшкинском лесу.<text:line-break/><text:line-break/>Акция была организована Управой района Северное Тушино, в ней приняли участие Молодёжный общественный совет при управе района и учащиеся школы №883, входящие в школьный поисковый отряд «Высота».</text:p>
      <text:p text:style-name="Text_20_body"><text:line-break/></text:p>
      <text:p text:style-name="Text_20_body">Адрес страницы: <text:a xlink:type="simple" xlink:href="http://severnoe-tushino.mos.ru/rubric/detail/1599294.html" office:name=""><text:span text:style-name="Definition">http://severnoe-tushino.mos.ru/rubric/detail/1599294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17:32:21Z</meta:creation-date>
    <dc:date>2025-02-22T17:32:21Z</dc:date>
  </office:meta>
</office:document-meta>
</file>