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школе-883-пройдет-ярмарка-объединений-дополнительного-образования"/>В школе №883 пройдет ярмарка объединений дополнительного образования<text:bookmark-end text:name="в-школе-883-пройдет-ярмарка-объединений-дополнительного-образования"/></text:h>
      <text:p text:style-name="First_20_paragraph">31.08.2023</text:p>
      <text:p text:style-name="Text_20_body"><text:span text:style-name="T1">1 сентября педагоги дополнительного образования учебного корпуса «Севастополь» школы №883 приглашают детей и родителей на традиционную ярмарку объединений дополнительного образования. Начало – в 12:30.</text:span></text:p>
      <text:p text:style-name="Text_20_body">«Все желающие смогут познакомиться с работой коллективов дополнительного образования, пообщаться с педагогами, получить консультации по образовательным программам, набору на новый учебный год и записаться в понравившееся объединение. Педагоги школы проведут различные мастер-классы и интерактивы по вокальным, инструментальным, хореографическим и другим направлениям», – рассказали в образовательном учреждении.</text:p>
      <text:p text:style-name="Text_20_body">Мероприятие пройдет по адресу: улица Вилиса Лациса, дом 23, корпус 3. Мероприятие 0+.</text:p>
      <text:p text:style-name="Text_20_body"><text:line-break/></text:p>
      <text:p text:style-name="Text_20_body">Адрес страницы: <text:a xlink:type="simple" xlink:href="http://severnoe-tushino.mos.ru/rubric/detail/11803863.html" office:name=""><text:span text:style-name="Definition">http://severnoe-tushino.mos.ru/rubric/detail/11803863.html</text:span></text:a></text:p>
      <text:p text:style-name="Text_20_body"><text:a xlink:type="simple" xlink:href="http://severnoe-tushino.mos.ru" office:name=""><text:span text:style-name="Definition">Управа района Север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31T04:11:52Z</meta:creation-date>
    <dc:date>2023-08-31T04:11:52Z</dc:date>
  </office:meta>
</office:document-meta>
</file>