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ланерной-начали-продавать-клубнику"/>На Планерной начали продавать клубнику<text:bookmark-end text:name="на-планерной-начали-продавать-клубнику"/></text:h>
      <text:p text:style-name="First_20_paragraph">01.06.2023</text:p>
      <text:p text:style-name="Text_20_body"><text:span text:style-name="T1">В Москве открылся сезон продажи отечественной клубники. На улицах округа заработали 19 киосков по продаже ягоды. Найти красные палатки можно будет и в Северном Тушине – на Планерной и Химкинском бульваре. Ягодами будут торговать по адресу: Планерная ул., вл. 7, корп. 1; Планерная ул., вл. 12, корп. 1; Химкинский пр-д, вл. 16.</text:span></text:p>
      <text:p text:style-name="Text_20_body">Отметим, что ягоды поставляются фермерскими хозяйствами Кабардино-Балкарии и Адыгеи. После пойдёт дагестанская, астраханская, волгоградская клубника. Сейчас цена за кило ягоды начинается от 300 рублей.</text:p>
      <text:p text:style-name="Text_20_body"><text:span text:style-name="T2">— В этом году киосков больше, чем в прошлом. По просьбам жителей установлены пять новых павильонов, в том числе на улицах Митинской, Народного Ополчения и проезде Стратонавтов. Свежая продукция завозится каждый день, — говорит начальник управления торговли и услуг префектуры СЗАО Александр Сидарчук.</text:span></text:p>
      <text:p text:style-name="Text_20_body"><text:line-break/></text:p>
      <text:p text:style-name="Text_20_body">Адрес страницы: <text:a xlink:type="simple" xlink:href="http://severnoe-tushino.mos.ru/rubric/detail/11621652.html" office:name=""><text:span text:style-name="Definition">http://severnoe-tushino.mos.ru/rubric/detail/11621652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05:48:23Z</meta:creation-date>
    <dc:date>2023-06-01T05:48:23Z</dc:date>
  </office:meta>
</office:document-meta>
</file>