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ечер-романсов-прошел-в-центре-на-улице-свободы"/>Вечер романсов прошел в центре на улице Свободы<text:bookmark-end text:name="вечер-романсов-прошел-в-центре-на-улице-свободы"/></text:h>
      <text:p text:style-name="First_20_paragraph">24.12.2021</text:p>
      <text:p text:style-name="Text_20_body"><text:line-break/><text:span text:style-name="T1">Старинные русские и душевные городские романсы прозвучали на встрече в Музыкальном клубе для детей и взрослых «Классики и современники». Об этом сообщили в администрации центра «Алые паруса».</text:span></text:p>
      <text:p text:style-name="Text_20_body"><text:line-break/></text:p>
      <text:p text:style-name="Text_20_body">«На нашей предновогодней встрече мы слушали любимые и редко исполняемые старинные русские и душевные городские романсы отечественных композиторов: М. Глинки, М. Балакирева, П. Булахова, А. Гурилева, А. Варламова, А. Верстовского, А. Дюбюка, А. Абаза, М. Шишкина, А. Спиро, Б. Фомина и других», - рассказали в клубе.</text:p>
      <text:p text:style-name="Text_20_body"><text:line-break/></text:p>
      <text:p text:style-name="Text_20_body">Культурный центр «Алые паруса» находится по адресу: ул. Свободы, 91.</text:p>
      <text:p text:style-name="Text_20_body"><text:line-break/></text:p>
      <text:p text:style-name="Text_20_body">Адрес страницы: <text:a xlink:type="simple" xlink:href="http://severnoe-tushino.mos.ru/rubric/detail/10502055.html" office:name=""><text:span text:style-name="Definition">http://severnoe-tushino.mos.ru/rubric/detail/10502055.html</text:span></text:a></text:p>
      <text:p text:style-name="Text_20_body"><text:a xlink:type="simple" xlink:href="http://severnoe-tushino.mos.ru" office:name=""><text:span text:style-name="Definition">Управа района Север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30T18:15:56Z</meta:creation-date>
    <dc:date>2023-06-30T18:15:56Z</dc:date>
  </office:meta>
</office:document-meta>
</file>