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827-прошли-матчи-по-волейболу-среди-9-х-классов"/>В школе № 827 прошли матчи по волейболу среди 9-х классов<text:bookmark-end text:name="в-школе-827-прошли-матчи-по-волейболу-среди-9-х-классов"/></text:h>
      <text:p text:style-name="First_20_paragraph">15.12.2021</text:p>
      <text:p text:style-name="Text_20_body"><text:line-break/><text:span text:style-name="T1">В школе № 827 продолжаются соревнования по волейболу. На этот раз за призы боролись ученики 9-х классов. Об этом сообщили в администрации учебного заведения.</text:span></text:p>
      <text:p text:style-name="Text_20_body"><text:span text:style-name="T2">«Стоит отметить, что особенно красочной была последняя партия финала. 9В побеждал со счетом 14:5, но неожиданно 9О смог вырваться вперёд, тем самым сравняв счёт до 14:14. Ну а места были распределены следующим образом: золото — 9В класс, серебро — 9О класс, бронза — 9Т класс», — говорится в сообщении.</text:span></text:p>
      <text:p text:style-name="Text_20_body"><text:line-break/></text:p>
      <text:p text:style-name="Text_20_body">Адрес страницы: <text:a xlink:type="simple" xlink:href="http://severnoe-tushino.mos.ru/rubric/detail/10475240.html" office:name=""><text:span text:style-name="Definition">http://severnoe-tushino.mos.ru/rubric/detail/10475240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2:27:34Z</meta:creation-date>
    <dc:date>2023-05-17T02:27:34Z</dc:date>
  </office:meta>
</office:document-meta>
</file>