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клуба-алекс-завоевали-командный-кубок-на-турнире-в-истре"/>Спортсмены из клуба «Алекс» завоевали командный кубок на турнире в Истре<text:bookmark-end text:name="спортсмены-из-клуба-алекс-завоевали-командный-кубок-на-турнире-в-истре"/></text:h>
      <text:p text:style-name="First_20_paragraph">01.12.2021</text:p>
      <text:p text:style-name="Text_20_body"><text:line-break/><text:span text:style-name="T1">Команда спортклуба «Алекс» заняла первое общекомандное место в медальном зачете и завоевала командный кубок турнира по кикбоксингу «Северо-Запад 8», который проходил в Истре. Об этом сообщили в администрации спортивного учреждения.</text:span></text:p>
      <text:p text:style-name="Text_20_body"><text:span text:style-name="T2">«В спортивном состязании приняли участие спортсмены из Москвы и Московской области. Воспитанники клуба стали обладателями шести золотых, пяти серебряных и одной бронзовой медали», — рассказали в администрации клуба.</text:span></text:p>
      <text:p text:style-name="Text_20_body">Отмечается, что одна из спортсменок, Ольга Яньшина, стала обладателем индивидуального кубка «За волю к победе».</text:p>
      <text:p text:style-name="Text_20_body"><text:line-break/></text:p>
      <text:p text:style-name="Text_20_body">Адрес страницы: <text:a xlink:type="simple" xlink:href="http://severnoe-tushino.mos.ru/rubric/detail/10436958.html" office:name=""><text:span text:style-name="Definition">http://severnoe-tushino.mos.ru/rubric/detail/10436958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17:41:31Z</meta:creation-date>
    <dc:date>2023-06-30T17:41:31Z</dc:date>
  </office:meta>
</office:document-meta>
</file>