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химкинском-бульваре-под-колеса-иномарки-попал-пенсионер"/>На Химкинском бульваре под колеса иномарки попал пенсионер<text:bookmark-end text:name="на-химкинском-бульваре-под-колеса-иномарки-попал-пенсионер"/></text:h>
      <text:p text:style-name="First_20_paragraph">03.08.2021</text:p>
      <text:p text:style-name="Text_20_body"><text:line-break/><text:span text:style-name="T1">Около 7 часов утра водитель автомобиля «Форд Фокус» ехал по</text:span> <text:span text:style-name="T1">Химкинскому бульвару в</text:span> <text:span text:style-name="T1">направлении улицы Свободы.</text:span></text:p>
      <text:p text:style-name="Text_20_body">«Напротив дома 13 он сбил 62-летнего мужчину, переходившего дорогу по нерегулируемой «зебре», — рассказали в пресс-службе УВД по СЗАО.</text:p>
      <text:p text:style-name="Text_20_body">В результате инцидента пострадал пешеход: его госпитализировали в ГКБ с переломами рёбер и ушибом стопы.</text:p>
      <text:p text:style-name="Text_20_body">Напомним, Управление внутренних дел по СЗАО расположено по адресу: ул. Маршала Рыбалко, д. 4, корп. 1. Телефон для справок: +7(499)-194-11-85, +7(499)-194-11-25.</text:p>
      <text:p text:style-name="Text_20_body"><text:line-break/></text:p>
      <text:p text:style-name="Text_20_body">Адрес страницы: <text:a xlink:type="simple" xlink:href="http://severnoe-tushino.mos.ru/rubric/detail/10152898.html" office:name=""><text:span text:style-name="Definition">http://severnoe-tushino.mos.ru/rubric/detail/10152898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6:35:46Z</meta:creation-date>
    <dc:date>2023-07-02T16:35:46Z</dc:date>
  </office:meta>
</office:document-meta>
</file>